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caa3fd629238d88c7d26e93e56ddf3d.jpg"/>
  <manifest:file-entry manifest:media-type="image/jpeg" manifest:full-path="Pictures/9700071232c525c7288367b6c8d00ce9.jpg"/>
  <manifest:file-entry manifest:media-type="image/jpeg" manifest:full-path="Pictures/3d5faeae329e88b09b6953176c57b21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rehogar2013"/><text:bookmark-start text:name="__RefHeading___rehogar_2013_1"/><text:bookmark-start text:name="rehogar_2013"/>Rehogar 2013<text:bookmark-end text:name="__RefHeading___rehogar_2013_1"/><text:bookmark-end text:name="rehogar_2013"/></text:h>
      <text:p text:style-name="Text_20_body">Filling the form for the <text:a xlink:type="simple" xlink:href="http://www.makeatuvida.net/?p=4248" text:style-name="Internet_20_link" text:visited-style-name="Visited_20_Internet_20_Link">open call for Rehogar 2013</text:a></text:p>
      <text:p text:style-name="Text_20_body">Te presentas como: Individual<text:line-break/>
Nombre y Apellidos *: Julien Deswaef<text:line-break/>
Grupo o colectivo:<text:line-break/>
Email *: <text:line-break/>
Web: <text:a xlink:type="simple" xlink:href="http://xuv.be" text:style-name="Internet_20_link" text:visited-style-name="Visited_20_Internet_20_Link">http://xuv.be</text:a><text:line-break/>
Teléfono de contacto *:<text:line-break/>
Lugar de residencia (ciudad/país) *: Bruselas, Belgica<text:line-break/></text:p>
      <text:h text:style-name="Heading_20_4" text:outline-level="4"><text:bookmark-start text:name="__RefHeading___breve_memoria_o_trayectoria_max._20_lineas_2"/><text:bookmark-start text:name="breve_memoria_o_trayectoria_max._20_lineas"/>Breve memoria o trayectoria (máx. 20 líneas):<text:bookmark-end text:name="__RefHeading___breve_memoria_o_trayectoria_max._20_lineas_2"/><text:bookmark-end text:name="breve_memoria_o_trayectoria_max._20_lineas"/></text:h>
      <text:p text:style-name="Text_20_body">Julien Deswaef is a designer working in the fields of the web, live video and free culture. He graduated from computer graphic design in ESA, Saint-Luc Brussels in 2000 and then worked for video post-production companies. He also has been veejaying for more than 10 years with Requiem4tv and The Metahub. Using free software as an ethical and practical choice, his works usually involve coding and range from web design to product design, video installations and illustrations. He has also some teaching experience in drawing and computer graphics in different art schools in Brussels.</text:p>
      <text:h text:style-name="Heading_20_3" text:outline-level="3"><text:bookmark-start text:name="__RefHeading___propuesta_3"/><text:bookmark-start text:name="propuesta"/>Propuesta:<text:bookmark-end text:name="__RefHeading___propuesta_3"/><text:bookmark-end text:name="propuesta"/></text:h>
      <text:p text:style-name="Text_20_body">Título propuesta*: uHbench<text:line-break/></text:p>
      <text:h text:style-name="Heading_20_4" text:outline-level="4"><text:bookmark-start text:name="__RefHeading___descripcion_de_la_propuesta_4"/><text:bookmark-start text:name="descripcion_de_la_propuesta"/>Descripción de la propuesta*:<text:bookmark-end text:name="__RefHeading___descripcion_de_la_propuesta_4"/><text:bookmark-end text:name="descripcion_de_la_propuesta"/></text:h>
      <text:p text:style-name="Text_20_body">The uHbench is an open source public bench made out of a standard EPAL-EUR pallet. With little tools and in just a couple of easy steps, you'll be able to turn a wooden pallet into a bench without dismounting completely the pallet and by reusing almost all of its components. The design has been released under CC-by-sa lincense and has been build many times in places around Belgium, France and Spain already. </text:p>
      <text:p text:style-name="Text_20_body">Imágenes de la propuesta (máximo 3, 2MB cada una) *:
<draw:frame draw:style-name="media" draw:name="0" text:anchor-type="as-char" draw:z-index="0" svg:width="7.9375cm" style:rel-width="100%" svg:height="5.953125cm" style:rel-height="scale"><draw:image xlink:href="Pictures/fcaa3fd629238d88c7d26e93e56ddf3d.jpg" xlink:type="simple" xlink:show="embed" xlink:actuate="onLoad"/></draw:frame>
<draw:frame draw:style-name="media" draw:name="1" text:anchor-type="as-char" draw:z-index="1" svg:width="7.9375cm" style:rel-width="100%" svg:height="5.953125cm" style:rel-height="scale"><draw:image xlink:href="Pictures/9700071232c525c7288367b6c8d00ce9.jpg" xlink:type="simple" xlink:show="embed" xlink:actuate="onLoad"/></draw:frame>
<draw:frame draw:style-name="media" draw:name="2" text:anchor-type="as-char" draw:z-index="2" svg:width="7.9375cm" style:rel-width="100%" svg:height="5.953125cm" style:rel-height="scale"><draw:image xlink:href="Pictures/3d5faeae329e88b09b6953176c57b213.jpg" xlink:type="simple" xlink:show="embed" xlink:actuate="onLoad"/></draw:frame></text:p>
      <text:p text:style-name="Text_20_body">Material adicional: <text:a xlink:type="simple" xlink:href="http://xuv.be/IMG/pdf/uh-bench.pdf" text:style-name="Internet_20_link" text:visited-style-name="Visited_20_Internet_20_Link">http://xuv.be/IMG/pdf/uh-bench.pdf</text:a> <text:line-break/>
Se puede enviar una versión más detallada de la propuesta en un documento PDF (máximo 2 MB)</text:p>
      <text:h text:style-name="Heading_20_3" text:outline-level="3"><text:bookmark-start text:name="__RefHeading___documentacion_para_la_senalizacion_de_la_expo_5"/><text:bookmark-start text:name="documentacion_para_la_senalizacion_de_la_expo"/>Documentación para la señalización de la expo:<text:bookmark-end text:name="__RefHeading___documentacion_para_la_senalizacion_de_la_expo_5"/><text:bookmark-end text:name="documentacion_para_la_senalizacion_de_la_expo"/></text:h>
      <text:p text:style-name="Text_20_body">En la exposición, cada propuesta va acompañada de una cartela en la que se detalla, a parte de sus autor@s, su receta de construcción. Es por ello que os pedimos:</text:p>
      <text:h text:style-name="Heading_20_4" text:outline-level="4"><text:bookmark-start text:name="__RefHeading___ingredientes_6"/><text:bookmark-start text:name="ingredientes"/>Ingredientes *:<text:bookmark-end text:name="__RefHeading___ingredientes_6"/><text:bookmark-end text:name="ingredientes"/></text:h>
      <text:p text:style-name="Text_20_body">Lista de los materiales usados para la construcción de la propuesta</text:p>
      <text:list text:style-name="List_20_1" text:continue-numbering="false">
        <text:list-item>
          <text:p text:style-name="List_20_1_Content_First"> 1 standard EPAL-EUR pallet</text:p>
        </text:list-item>
        <text:list-item>
          <text:p text:style-name="List_20_1_Content_Last"> 5cm nails </text:p>
        </text:list-item>
      </text:list>
      <text:h text:style-name="Heading_20_4" text:outline-level="4"><text:bookmark-start text:name="__RefHeading___herramientas_7"/><text:bookmark-start text:name="herramientas"/>Herramientas *:<text:bookmark-end text:name="__RefHeading___herramientas_7"/><text:bookmark-end text:name="herramientas"/></text:h>
      <text:p text:style-name="Text_20_body">Lista de las herramientas necesarias</text:p>
      <text:list text:style-name="List_20_1" text:continue-numbering="false">
        <text:list-item>
          <text:p text:style-name="List_20_1_Content_First"> Carpenter hammer</text:p>
        </text:list-item>
        <text:list-item>
          <text:p text:style-name="List_20_1_Content"> Saw</text:p>
        </text:list-item>
        <text:list-item>
          <text:p text:style-name="List_20_1_Content_Last"> Crowbar</text:p>
        </text:list-item>
      </text:list>
      <text:h text:style-name="Heading_20_4" text:outline-level="4"><text:bookmark-start text:name="__RefHeading___preparacion_8"/><text:bookmark-start text:name="preparacion"/>Preparación *:<text:bookmark-end text:name="__RefHeading___preparacion_8"/><text:bookmark-end text:name="preparacion"/></text:h>
      <text:p text:style-name="Text_20_body">Describe brevemente los pasos a seguir para la construcción y montaje de tu pieza<text:line-break/>
Follow the set of instructions given in the pdf that you can find here: <text:a xlink:type="simple" xlink:href="http://xuv.be/IMG/pdf/uh-bench.pdf" text:style-name="Internet_20_link" text:visited-style-name="Visited_20_Internet_20_Link">http://xuv.be/IMG/pdf/uh-bench.pdf</text:a> Roughly, you'll be making one saw cut next to the middle board of the pallet. You will then remove 2 or 3 boards. One will be cut to make the back legs of the bench. You will then reassemble all the pieces together. If you care, you can also reuse the nails from the pallet instead of using new ones. With some training, this whole process can be done in less than 20 minutes by one pe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2T03::55:28</meta:creation-date>
    <dc:creator>Generated</dc:creator>
    <dc:date>2026-08-12T03::55:28</dc:date>
    <dc:language>en-US</dc:language>
    <meta:editing-cycles>1</meta:editing-cycles>
    <meta:editing-duration>PT0S</meta:editing-duration>
    <dc:title>projects:rehogar2013</dc:title>
  </office:meta>
</office:document-meta>
</file>